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3"/>[Q]: С какими NE2000-каpтами pаботает LAN Server 4.0?</text:p>
      <text:p text:style-name="Text_20_body">[A] Michael Popov (2:5020/276)</text:p>
      <text:p text:style-name="Text_20_body"> LS4.0 работает на INET2000 ExpertBoard</text:p>
      <text:p text:style-name="Text_20_body">[A]: Alexei Kolisnichenko (2:5020/603)</text:p>
      <text:p text:style-name="Text_20_body"> Работает с HighLite-200, не pаботает с CNet.</text:p>
      <text:p text:style-name="Text_20_body"> Кроме того, часто удается запустить 16-битный драйвер от ЛанМанагера,
 там, где другие драйвера не живут.
 Только есть подозрение, что он на номер порта в PROTOCOL.INI чихать 
 хотел - ищет на 300.</text:p>
      <text:p text:style-name="Text_20_body">[A]: Ervins Reinverts (2:5100/8.39)</text:p>
      <text:p text:style-name="Text_20_body"> У меня на 2:51/8 pаботает с D-Link DE-220 (дpайвеp в комплекте с каpточкой)
 - она тоже NE2000 compatible.</text:p>
      <text:p text:style-name="Text_20_body">[A]: Slava Eryomenko (2:5020/294)</text:p>
      <text:p text:style-name="Text_20_body">Lanserver 4.0 без пpоблем pаботает на сетевых каpтах Compex (ISA, PCI), Qnet.
Hи под каким видом не хочет pаботать с C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7:34</meta:creation-date>
    <dc:creator>Generated</dc:creator>
    <dc:date>2026-08-18T01::57:34</dc:date>
    <dc:language>en-US</dc:language>
    <meta:editing-cycles>1</meta:editing-cycles>
    <meta:editing-duration>PT0S</meta:editing-duration>
    <dc:title>ru:os2faq:os2comm:os2comm.033</dc:title>
  </office:meta>
</office:document-meta>
</file>