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kernel:mappin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#en:docs:win16:kernel:mapping" text:style-name="Local_20_link" text:visited-style-name="Visited_20_Local_20_Link">Here</text:a> is a WLO to OS/2 API mapping draft</text:p>
      <text:p text:style-name="Text_20_body">Win16 to OS/2 API mapping draft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Win16 </text:p>
          </table:table-cell>
          <table:table-cell office:value-type="string" table:style-name="tableheader">
            <text:p text:style-name="Table_20_Heading"> OS/2 </text:p>
          </table:table-cell>
        </table:table-row>
        <table:table-row>
          <table:table-cell office:value-type="string" table:style-name="tablecell">
            <text:p text:style-name="tablealignleft"> 00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VERSION</text:a> </text:p>
          </table:table-cell>
          <table:table-cell office:value-type="string" table:style-name="tablecell">
            <text:p text:style-name="tablealignleft"> No eq </text:p>
          </table:table-cell>
        </table:table-row>
        <table:table-row>
          <table:table-cell office:value-type="string" table:style-name="tablecell">
            <text:p text:style-name="tablealignleft"> 00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INIT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getinfoseg" text:style-name="Internet_20_link" text:visited-style-name="Visited_20_Internet_20_Link">DosGetInfoSeg</text:a> </text:p>
          </table:table-cell>
        </table:table-row>
        <table:table-row>
          <table:table-cell office:value-type="string" table:style-name="tablecell">
            <text:p text:style-name="tablealignleft"> 005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ALLOC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suballoc" text:style-name="Internet_20_link" text:visited-style-name="Visited_20_Internet_20_Link">DosSubAlloc</text:a> </text:p>
          </table:table-cell>
        </table:table-row>
        <table:table-row>
          <table:table-cell office:value-type="string" table:style-name="tablecell">
            <text:p text:style-name="tablealignleft"> 00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REALLOC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7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FREE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subfree" text:style-name="Internet_20_link" text:visited-style-name="Visited_20_Internet_20_Link">DosSubFree</text:a> </text:p>
          </table:table-cell>
        </table:table-row>
        <table:table-row>
          <table:table-cell office:value-type="string" table:style-name="tablecell">
            <text:p text:style-name="tablealignleft"> 00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LO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UNLO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SIZ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b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c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FLAG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COMPAC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NOTIF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ALLOC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allochuge" text:style-name="Internet_20_link" text:visited-style-name="Visited_20_Internet_20_Link">DosAllocHuge</text:a> </text:p>
          </table:table-cell>
        </table:table-row>
        <table:table-row>
          <table:table-cell office:value-type="string" table:style-name="tablecell">
            <text:p text:style-name="tablealignleft"> 01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REALLOC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reallochuge" text:style-name="Internet_20_link" text:visited-style-name="Visited_20_Internet_20_Link">DosReallocHuge</text:a> </text:p>
          </table:table-cell>
        </table:table-row>
        <table:table-row>
          <table:table-cell office:value-type="string" table:style-name="tablecell">
            <text:p text:style-name="tablealignleft"> 01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FREE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/text:p>
          </table:table-cell>
        </table:table-row>
        <table:table-row>
          <table:table-cell office:value-type="string" table:style-name="tablecell">
            <text:p text:style-name="tablealignleft"> 012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LOCK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lockseg" text:style-name="Internet_20_link" text:visited-style-name="Visited_20_Internet_20_Link">DosLockSeg</text:a> </text:p>
          </table:table-cell>
        </table:table-row>
        <table:table-row>
          <table:table-cell office:value-type="string" table:style-name="tablecell">
            <text:p text:style-name="tablealignleft"> 01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UNLOCK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unlockseg" text:style-name="Internet_20_link" text:visited-style-name="Visited_20_Internet_20_Link">DosUnlockSeg</text:a> </text:p>
          </table:table-cell>
        </table:table-row>
        <table:table-row>
          <table:table-cell office:value-type="string" table:style-name="tablecell">
            <text:p text:style-name="tablealignleft"> 01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SIZE</text:a> </text:p>
          </table:table-cell>
          <table:table-cell office:value-type="string" table:style-name="tablecell">
            <text:p text:style-name="tablealignleft"> <text:a xlink:type="simple" xlink:href="http://185.82.219.184/doku/doku.php?id=en:docs:fapi:dossizeseg" text:style-name="Internet_20_link" text:visited-style-name="Visited_20_Internet_20_Link">DosSizeSeg</text:a> </text:p>
          </table:table-cell>
        </table:table-row>
        <table:table-row>
          <table:table-cell office:value-type="string" table:style-name="tablecell">
            <text:p text:style-name="tablealignleft"> 015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FLAG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7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KSEGME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UNLOCKSEGME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COMPAC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YIEL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WAITEVE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CURRENTTAS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5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CURRENTPDB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ADMODU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REEMODU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MODULE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MODULEUSAG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MODULEFILENAM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2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PROCADDRES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MAKEPROCINSTAN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REEPROCINSTAN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INSTANCEDATA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7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CATCH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THROW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PROFILEI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PROFILE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b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WRITEPROFILE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c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IND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AD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K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REE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CCESS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IZEOF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2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LLOCRESOUR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ETRESOURCEHANDLE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NITATOMTAB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5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INDATOM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DDATOM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7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DELETEATOM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ATOMNAM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ATOM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OPENFI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nsiNex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nsiPrev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4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nsiUppe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nsiLowe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_LCLOS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2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_LREA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_LCREA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_LLSEE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5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_LOP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_LWRIT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7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strcmp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STRCP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STRCA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STRLE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b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NITTAS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c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TEMPDRIV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CODEHAND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DEFINEHANDLETAB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ADLIBRAR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REELIBRAR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TEMPFILENAM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VALIDATECODESEGMENT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DOS3CALL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7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NETBIOSCALL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CODEINFO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ETSWAPAREASIZ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b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ETERRORMOD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c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WITCHSTACKTO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WITCHSTACKBA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WIR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UNWIR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OUTPUTDEBUG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SHRIN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7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PRIVATEPROFILEI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PRIVATEPROFILE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WRITEPRIVATEPROFILESTR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2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ILECD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DOSENVIRONME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WINFLAG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WINDOWSDIRECTOR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7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SYSTEMDIRECTOR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DRIVETYP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ATALAPPEXI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8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HEAPSPACE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DIRECTEDYIEL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NUMTASK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NOTIF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9c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IMITEMSPAGE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LRUOLDES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LRUNEWES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WINEXEC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FREESPAC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LLOCCSTODSALIA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b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LLOCDSTOCSALIA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a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LLOCSELECT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FREESELECT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PRESTOCHANGOSELECT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DOSALLOC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9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DOSFRE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a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SELECTORBAS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b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ETSELECTORBAS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c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SELECTORLIMI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ETSELECTORLIMI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b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PAGELO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PAGEUNLOC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ELECTORACCESSRIGHT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5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FIX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LOBALUNFIX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7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ETHANDLECOUNT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8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VALIDATEFREESPACE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b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DEBUGBREA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c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WAPRECORDING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ALLOCSELECTORARRA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c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DBCSLEADBYT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CALHANDLEDELTA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TASK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ROMMODU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GERR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5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OGPARAMERRO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6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ROMFIL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BADREAD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f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BADWRITE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0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BADCODE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BADSTRING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b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ISBADHUGEWRITEPTR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c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HMEMCPY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d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_HREAD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e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_HWRITE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1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LSTRCPYN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2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APPCOMPATFLAGS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3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GETWINDEBUGINFO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4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" text:style-name="Internet_20_link" text:visited-style-name="Visited_20_Internet_20_Link">SETWINDEBUGINFO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17:37</meta:creation-date>
    <dc:creator>Generated</dc:creator>
    <dc:date>2026-08-17T06::17:37</dc:date>
    <dc:language>en-US</dc:language>
    <meta:editing-cycles>1</meta:editing-cycles>
    <meta:editing-duration>PT0S</meta:editing-duration>
    <dc:title>en:docs:win16:kernel:mapping</dc:title>
  </office:meta>
</office:document-meta>
</file>