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2b96dfec215b0e661d6da50dd4adb89.jpg"/>
  <manifest:file-entry manifest:media-type="image/png" manifest:full-path="Pictures/eb6c109f386ba227732d99788d1b64c5.png"/>
  <manifest:file-entry manifest:media-type="image/png" manifest:full-path="Pictures/714b7f923ec916148c7c9c51894427ba.png"/>
  <manifest:file-entry manifest:media-type="image/png" manifest:full-path="Pictures/104aebb5fbeff8527f6ee8c7b0e4530f.png"/>
  <manifest:file-entry manifest:media-type="image/png" manifest:full-path="Pictures/5a7242823319478e72e198cfa5cb8d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screenshots"/>Zur Vergößerung auf das gewünschte Miniaturbild klicken. Die ältesten Screenshots werden oben angezeigt.</text:p>
      <text:h text:style-name="Heading_20_3" text:outline-level="3"><text:bookmark-start text:name="__RefHeading___version_0.0.2_1"/><text:bookmark-start text:name="version_0.0.2"/>Version 0.0.2<text:bookmark-end text:name="__RefHeading___version_0.0.2_1"/><text:bookmark-end text:name="version_0.0.2"/></text:h>
      <text:p text:style-name="Text_20_body">Alle Screenshots in diesem Bereich sind von derzeit in Entwicklung befindlicher Softwar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oot Sequence  </text:p>
          </table:table-cell>
          <table:table-cell office:value-type="string" table:style-name="tableheader">
            <text:p text:style-name="Table_20_Heading">With Original Bootsector </text:p>
          </table:table-cell>
        </table:table-row>
        <table:table-row>
          <table:table-cell office:value-type="string" table:style-name="tablecell">
            <text:p text:style-name="tablealignleft"><draw:frame draw:style-name="media" draw:name="osFree 0.0.2 Boot Sequence(In Development) Legend" text:anchor-type="as-char" draw:z-index="0" svg:width="5.2916666666667cm" style:rel-width="100%"><draw:text-box><text:p text:style-name="legendcenter"><draw:frame draw:style-name="media" draw:name="osFree 0.0.2 Boot Sequence(In Development)" text:anchor-type="as-char" draw:z-index="0" svg:width="5.2916666666667cm" style:rel-width="100%" svg:height="2.9398148148148cm" style:rel-height="scale"><draw:image xlink:href="Pictures/a2b96dfec215b0e661d6da50dd4adb89.jpg" xlink:type="simple" xlink:show="embed" xlink:actuate="onLoad"/></draw:frame>osFree 0.0.2 Boot Sequence(In Development)</text:p></draw:text-box></draw:frame> </text:p>
          </table:table-cell>
          <table:table-cell office:value-type="string" table:style-name="tablecell">
            <text:p text:style-name="tablealignleft"><draw:frame draw:style-name="media" draw:name="osFree 0.0.2 Boot Sequence(In Development) Legend" text:anchor-type="as-char" draw:z-index="0" svg:width="5.2916666666667cm" style:rel-width="100%"><draw:text-box><text:p text:style-name="legendcenter"><draw:frame draw:style-name="media" draw:name="osFree 0.0.2 Boot Sequence(In Development)" text:anchor-type="as-char" draw:z-index="1" svg:width="5.2916666666667cm" style:rel-width="100%" svg:height="3.4163232600733cm" style:rel-height="scale"><draw:image xlink:href="Pictures/eb6c109f386ba227732d99788d1b64c5.png" xlink:type="simple" xlink:show="embed" xlink:actuate="onLoad"/></draw:frame>osFree 0.0.2 Boot Sequence(In Development)</text:p></draw:text-box></draw:frame> </text:p>
          </table:table-cell>
        </table:table-row>
        <table:table-row>
          <table:table-cell office:value-type="string" table:style-name="tableheader">
            <text:p text:style-name="Table_20_Heading">Boot Sequence with LILO <text:note text:id="ftn0" text:note-class="footnote"><text:note-citation text:label="1)">1)</text:note-citation><text:note-body><text:p text:style-name="Text_20_body">Here you can see result of FreeLDR, Kickstart, L4Ka:Pistachio, sigma0 server and initial screen of pingpong application.</text:p></text:note-body></text:note> </text:p>
          </table:table-cell>
          <table:table-cell office:value-type="string" table:style-name="tableheader">
            <text:p text:style-name="Table_20_Heading">OS/2 Test Application <text:note text:id="ftn1" text:note-class="footnote"><text:note-citation text:label="2)">2)</text:note-citation><text:note-body><text:p text:style-name="Text_20_body">Here you can see result of GRUB, Bootstrap, Fiasco and core servers with ongoing port/reimplementation of OS2Linux for L4 microkernel. Output to log server.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osFree 0.0.2 Boot Sequence(In Development) Legend" text:anchor-type="as-char" draw:z-index="0" svg:width="5.2916666666667cm" style:rel-width="100%"><draw:text-box><text:p text:style-name="legendcenter"><draw:frame draw:style-name="media" draw:name="osFree 0.0.2 Boot Sequence(In Development)" text:anchor-type="as-char" draw:z-index="2" svg:width="5.2916666666667cm" style:rel-width="100%" svg:height="3.4868929359823cm" style:rel-height="scale"><draw:image xlink:href="Pictures/714b7f923ec916148c7c9c51894427ba.png" xlink:type="simple" xlink:show="embed" xlink:actuate="onLoad"/></draw:frame>osFree 0.0.2 Boot Sequence(In Development)</text:p></draw:text-box></draw:frame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OS/2 Application Output <text:note text:id="ftn2" text:note-class="footnote"><text:note-citation text:label="3)">3)</text:note-citation><text:note-body><text:p text:style-name="Text_20_body">Same as above, but output to graphical L4Con console.</text:p></text:note-body></text:note> </text:p>
          </table:table-cell>
          <table:table-cell office:value-type="string" table:style-name="tableheader">
            <text:p text:style-name="Table_20_Heading">OS/2 Personality server <text:note text:id="ftn3" text:note-class="footnote"><text:note-citation text:label="4)">4)</text:note-citation><text:note-body><text:p text:style-name="Text_20_body">CONFIG.SYS ist geparsed worden und PROTSHELL würde hier ausgeführt
Writing /home/hosted/osFree/httpd/html/wiki/data/meta/de/screenshots.comments failed</text:p></text:note-body></text:note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Output of test application to L4Con server. Legend" text:anchor-type="as-char" draw:z-index="0" svg:width="5.2916666666667cm" style:rel-width="100%"><draw:text-box><text:p text:style-name="legendcenter"><draw:frame draw:style-name="media" draw:name="Output of test application to L4Con server." text:anchor-type="as-char" draw:z-index="3" svg:width="5.2916666666667cm" style:rel-width="100%" svg:height="4.1439707505519cm" style:rel-height="scale"><draw:image xlink:href="Pictures/104aebb5fbeff8527f6ee8c7b0e4530f.png" xlink:type="simple" xlink:show="embed" xlink:actuate="onLoad"/></draw:frame>Output of test application to L4Con server.</text:p></draw:text-box></draw:frame> </text:p>
          </table:table-cell>
          <table:table-cell office:value-type="string" table:style-name="tablecell">
            <text:p text:style-name="tablealignleft"><draw:frame draw:style-name="media" draw:name="CONFIG.SYS parsed... Legend" text:anchor-type="as-char" draw:z-index="0" svg:width="5.2916666666667cm" style:rel-width="100%"><draw:text-box><text:p text:style-name="legendcenter"><draw:frame draw:style-name="media" draw:name="CONFIG.SYS parsed..." text:anchor-type="as-char" draw:z-index="4" svg:width="5.2916666666667cm" style:rel-width="100%" svg:height="3.4809244791667cm" style:rel-height="scale"><draw:image xlink:href="Pictures/5a7242823319478e72e198cfa5cb8d43.png" xlink:type="simple" xlink:show="embed" xlink:actuate="onLoad"/></draw:frame>CONFIG.SYS parsed...</text:p></draw:text-box></draw:frame> </text:p>
          </table:table-cell>
        </table:table-row>
      </table:table>
      <text:h text:style-name="Heading_20_4" text:outline-level="4"><text:bookmark-start text:name="__RefHeading___discussion_2"/><text:bookmark-start text:name="discussion"/>Discussion<text:bookmark-end text:name="__RefHeading___discussion_2"/><text:bookmark-end text:name="discus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01:05</meta:creation-date>
    <dc:creator>Generated</dc:creator>
    <dc:date>2026-08-16T18::01:05</dc:date>
    <dc:language>en-US</dc:language>
    <meta:editing-cycles>1</meta:editing-cycles>
    <meta:editing-duration>PT0S</meta:editing-duration>
    <dc:title>de:screenshots</dc:title>
  </office:meta>
</office:document-meta>
</file>